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indent="0.0104in"/>
      <style:text-properties fo:font-weight="bold" style:font-weight-asian="bold" style:font-weight-complex="bold" fo:font-size="18pt" style:font-size-asian="18pt" style:font-size-complex="18pt"/>
    </style:style>
    <style:style style:name="P3" style:parent-style-name="Standard" style:family="paragraph">
      <style:paragraph-properties fo:text-indent="0.0104in"/>
      <style:text-properties style:font-weight-complex="bold"/>
    </style:style>
    <style:style style:name="P4" style:parent-style-name="Standard" style:family="paragraph">
      <style:paragraph-properties fo:text-indent="0.0104in"/>
      <style:text-properties fo:font-weight="bold" style:font-weight-asian="bold" style:font-weight-complex="bold"/>
    </style:style>
    <style:style style:name="P5" style:parent-style-name="Standard" style:family="paragraph">
      <style:paragraph-properties fo:text-indent="0.0104in"/>
      <style:text-properties style:font-weight-complex="bold"/>
    </style:style>
    <style:style style:name="P6" style:parent-style-name="Standard" style:family="paragraph">
      <style:paragraph-properties fo:text-indent="0.0104in"/>
    </style:style>
    <style:style style:name="TableColumn8" style:family="table-column">
      <style:table-column-properties style:column-width="1.2361in"/>
    </style:style>
    <style:style style:name="TableColumn9" style:family="table-column">
      <style:table-column-properties style:column-width="1.2208in"/>
    </style:style>
    <style:style style:name="TableColumn10" style:family="table-column">
      <style:table-column-properties style:column-width="1.2333in"/>
    </style:style>
    <style:style style:name="TableColumn11" style:family="table-column">
      <style:table-column-properties style:column-width="1.2208in"/>
    </style:style>
    <style:style style:name="TableColumn12" style:family="table-column">
      <style:table-column-properties style:column-width="1.3604in"/>
    </style:style>
    <style:style style:name="TableColumn13" style:family="table-column">
      <style:table-column-properties style:column-width="1.2215in"/>
    </style:style>
    <style:style style:name="Table7" style:family="table">
      <style:table-properties style:width="7.493in" fo:margin-left="0in" table:align="left"/>
    </style:style>
    <style:style style:name="TableRow14" style:family="table-row">
      <style:table-row-properties style:min-row-height="0.3055in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27" style:family="table-row">
      <style:table-row-properties style:min-row-height="0.2416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40" style:family="table-row">
      <style:table-row-properties style:min-row-height="0.2416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53" style:family="table-row">
      <style:table-row-properties style:min-row-height="0.2416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66" style:family="table-row">
      <style:table-row-properties style:min-row-height="0.2409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79" style:family="table-row">
      <style:table-row-properties style:min-row-height="0.2416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92" style:family="table-row">
      <style:table-row-properties style:min-row-height="0.2416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05" style:parent-style-name="Standard" style:family="paragraph">
      <style:paragraph-properties fo:text-indent="0.0104in"/>
    </style:style>
    <style:style style:name="P106" style:parent-style-name="Standard" style:family="paragraph">
      <style:text-properties fo:font-weight="bold" style:font-weight-asian="bold"/>
    </style:style>
    <style:style style:name="P107" style:parent-style-name="Standard" style:family="paragraph">
      <style:paragraph-properties fo:text-indent="0.0104in"/>
    </style:style>
    <style:style style:name="T108" style:parent-style-name="DefaultParagraphFont" style:family="text">
      <style:text-properties fo:font-weight="bold" style:font-weight-asian="bold"/>
    </style:style>
    <style:style style:name="P109" style:parent-style-name="Standard" style:family="paragraph">
      <style:paragraph-properties fo:text-indent="0.0104in"/>
    </style:style>
    <style:style style:name="P110" style:parent-style-name="Standard" style:family="paragraph">
      <style:paragraph-properties fo:text-indent="0.0104in"/>
      <style:text-properties fo:font-weight="bold" style:font-weight-asian="bold"/>
    </style:style>
    <style:style style:name="P111" style:parent-style-name="Standard" style:family="paragraph">
      <style:paragraph-properties fo:text-indent="0.0104in"/>
    </style:style>
    <style:style style:name="P112" style:parent-style-name="Standard" style:family="paragraph">
      <style:paragraph-properties fo:text-indent="0.0104in"/>
      <style:text-properties fo:font-weight="bold" style:font-weight-asian="bold"/>
    </style:style>
    <style:style style:name="P113" style:parent-style-name="Standard" style:family="paragraph">
      <style:paragraph-properties fo:text-indent="0.0104in"/>
    </style:style>
    <style:style style:name="P114" style:parent-style-name="Standard" style:family="paragraph">
      <style:paragraph-properties fo:text-indent="0.0104in"/>
      <style:text-properties fo:font-weight="bold" style:font-weight-asian="bold"/>
    </style:style>
    <style:style style:name="P115" style:parent-style-name="Standard" style:family="paragraph">
      <style:paragraph-properties fo:text-indent="0.0104in"/>
    </style:style>
    <style:style style:name="P116" style:parent-style-name="Standard" style:family="paragraph">
      <style:paragraph-properties fo:text-indent="0.0104in"/>
    </style:style>
    <style:style style:name="P117" style:parent-style-name="Standard" style:family="paragraph">
      <style:paragraph-properties fo:text-indent="0.0104in"/>
    </style:style>
    <style:style style:name="P118" style:parent-style-name="Standard" style:family="paragraph">
      <style:paragraph-properties fo:text-indent="0.0104in"/>
    </style:style>
    <style:style style:name="P119" style:parent-style-name="Standard" style:family="paragraph">
      <style:paragraph-properties fo:text-indent="0.0104in"/>
      <style:text-properties fo:font-weight="bold" style:font-weight-asian="bold"/>
    </style:style>
    <style:style style:name="P120" style:parent-style-name="Standard" style:family="paragraph">
      <style:paragraph-properties fo:text-indent="0.0104in"/>
    </style:style>
    <style:style style:name="P121" style:parent-style-name="Standard" style:family="paragraph">
      <style:paragraph-properties fo:text-indent="0.0104in"/>
    </style:style>
    <style:style style:name="P122" style:parent-style-name="Standard" style:family="paragraph">
      <style:paragraph-properties fo:text-indent="0.0104in"/>
    </style:style>
    <style:style style:name="P123" style:parent-style-name="Standard" style:family="paragraph">
      <style:paragraph-properties fo:text-indent="0.0104in"/>
    </style:style>
    <style:style style:name="P124" style:parent-style-name="Standard" style:family="paragraph">
      <style:paragraph-properties fo:text-indent="0.0104in"/>
    </style:style>
    <style:style style:name="P125" style:parent-style-name="Standard" style:family="paragraph">
      <style:paragraph-properties fo:text-indent="0.0104in"/>
    </style:style>
    <style:style style:name="P126" style:parent-style-name="Standard" style:family="paragraph">
      <style:paragraph-properties fo:text-indent="0.0104in"/>
      <style:text-properties fo:font-weight="bold" style:font-weight-asian="bold"/>
    </style:style>
    <style:style style:name="P127" style:parent-style-name="Standard" style:family="paragraph">
      <style:paragraph-properties fo:text-indent="0.0104in"/>
    </style:style>
    <style:style style:name="P128" style:parent-style-name="Standard" style:family="paragraph">
      <style:paragraph-properties fo:text-indent="0.0104in"/>
      <style:text-properties fo:font-weight="bold" style:font-weight-asian="bold"/>
    </style:style>
    <style:style style:name="P129" style:parent-style-name="Standard" style:family="paragraph">
      <style:paragraph-properties fo:text-indent="0.0104in"/>
    </style:style>
    <style:style style:name="P130" style:parent-style-name="Standard" style:family="paragraph">
      <style:paragraph-properties fo:text-indent="0.0104in"/>
    </style:style>
    <style:style style:name="P131" style:parent-style-name="Standard" style:family="paragraph">
      <style:paragraph-properties fo:text-indent="0.0104in"/>
    </style:style>
  </office:automatic-styles>
  <office:body>
    <office:text text:use-soft-page-breaks="true">
      <text:p text:style-name="P1"/>
      <text:p text:style-name="P2"><text:s text:c="22"/>Instructiuni folosinta URC1387EL</text:p>
      <text:p text:style-name="P3">Este o telecomanda universala,CU CELE MAI NOI CODURIpentru 4 aparate,prevazuta cu functie invatare</text:p>
      <text:p text:style-name="P4">1.CAUTARE DUPA MARCA (functioneaza numai pentru tasta <text:s/>TV)</text:p>
      <text:p text:style-name="P5">1.Porniti TV-ul.Apasati si tineti apasat tasta TV si tasta corespunzatoare marcii .Dupa 5 secunde ledul se aprinde.Mentineti apasate ambele taste.Cand TV-UL se stinge,eliberati tastele si codul se memoreaza automat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BRAND</text:p>
          </table:table-cell>
          <table:table-cell table:style-name="TableCell17">
            <text:p text:style-name="P18">REMOTE KEY</text:p>
          </table:table-cell>
          <table:table-cell table:style-name="TableCell19">
            <text:p text:style-name="P20">BRAND</text:p>
          </table:table-cell>
          <table:table-cell table:style-name="TableCell21">
            <text:p text:style-name="P22">REMOTE KEY</text:p>
          </table:table-cell>
          <table:table-cell table:style-name="TableCell23">
            <text:p text:style-name="P24">BRAND</text:p>
          </table:table-cell>
          <table:table-cell table:style-name="TableCell25">
            <text:p text:style-name="P26">REMOTE KEY</text:p>
          </table:table-cell>
        </table:table-row>
        <table:table-row table:style-name="TableRow27">
          <table:table-cell table:style-name="TableCell28">
            <text:p text:style-name="P29">SONY</text:p>
          </table:table-cell>
          <table:table-cell table:style-name="TableCell30">
            <text:p text:style-name="P31">1</text:p>
          </table:table-cell>
          <table:table-cell table:style-name="TableCell32">
            <text:p text:style-name="P33">SAMSUNG</text:p>
          </table:table-cell>
          <table:table-cell table:style-name="TableCell34">
            <text:p text:style-name="P35">2</text:p>
          </table:table-cell>
          <table:table-cell table:style-name="TableCell36">
            <text:p text:style-name="P37">PHILIPS</text:p>
          </table:table-cell>
          <table:table-cell table:style-name="TableCell38">
            <text:p text:style-name="P39">3</text:p>
          </table:table-cell>
        </table:table-row>
        <table:table-row table:style-name="TableRow40">
          <table:table-cell table:style-name="TableCell41">
            <text:p text:style-name="P42">TOSHIBA</text:p>
          </table:table-cell>
          <table:table-cell table:style-name="TableCell43">
            <text:p text:style-name="P44">4</text:p>
          </table:table-cell>
          <table:table-cell table:style-name="TableCell45">
            <text:p text:style-name="P46">JVC/SANYO</text:p>
          </table:table-cell>
          <table:table-cell table:style-name="TableCell47">
            <text:p text:style-name="P48">5</text:p>
          </table:table-cell>
          <table:table-cell table:style-name="TableCell49">
            <text:p text:style-name="P50">LG/GOLDSTAR</text:p>
          </table:table-cell>
          <table:table-cell table:style-name="TableCell51">
            <text:p text:style-name="P52">6</text:p>
          </table:table-cell>
        </table:table-row>
        <table:table-row table:style-name="TableRow53">
          <table:table-cell table:style-name="TableCell54">
            <text:p text:style-name="P55">MITSUBISHI</text:p>
          </table:table-cell>
          <table:table-cell table:style-name="TableCell56">
            <text:p text:style-name="P57">7</text:p>
          </table:table-cell>
          <table:table-cell table:style-name="TableCell58">
            <text:p text:style-name="P59">SHARP</text:p>
          </table:table-cell>
          <table:table-cell table:style-name="TableCell60">
            <text:p text:style-name="P61">8</text:p>
          </table:table-cell>
          <table:table-cell table:style-name="TableCell62">
            <text:p text:style-name="P63">PANASONIC</text:p>
          </table:table-cell>
          <table:table-cell table:style-name="TableCell64">
            <text:p text:style-name="P65">9</text:p>
          </table:table-cell>
        </table:table-row>
        <table:table-row table:style-name="TableRow66">
          <table:table-cell table:style-name="TableCell67">
            <text:p text:style-name="P68">NEC</text:p>
          </table:table-cell>
          <table:table-cell table:style-name="TableCell69">
            <text:p text:style-name="P70">0</text:p>
          </table:table-cell>
          <table:table-cell table:style-name="TableCell71">
            <text:p text:style-name="P72">THOMSON</text:p>
          </table:table-cell>
          <table:table-cell table:style-name="TableCell73">
            <text:p text:style-name="P74">AV</text:p>
          </table:table-cell>
          <table:table-cell table:style-name="TableCell75">
            <text:p text:style-name="P76">GRUNDIG</text:p>
          </table:table-cell>
          <table:table-cell table:style-name="TableCell77">
            <text:p text:style-name="P78">MUTE</text:p>
          </table:table-cell>
        </table:table-row>
        <table:table-row table:style-name="TableRow79">
          <table:table-cell table:style-name="TableCell80">
            <text:p text:style-name="P81">MEDION</text:p>
          </table:table-cell>
          <table:table-cell table:style-name="TableCell82">
            <text:p text:style-name="P83">UP</text:p>
          </table:table-cell>
          <table:table-cell table:style-name="TableCell84">
            <text:p text:style-name="P85">DAEWOO</text:p>
          </table:table-cell>
          <table:table-cell table:style-name="TableCell86">
            <text:p text:style-name="P87">INFO</text:p>
          </table:table-cell>
          <table:table-cell table:style-name="TableCell88">
            <text:p text:style-name="P89">HITACHI</text:p>
          </table:table-cell>
          <table:table-cell table:style-name="TableCell90">
            <text:p text:style-name="P91">-/---</text:p>
          </table:table-cell>
        </table:table-row>
        <table:table-row table:style-name="TableRow92">
          <table:table-cell table:style-name="TableCell93">
            <text:p text:style-name="P94">AIWA</text:p>
          </table:table-cell>
          <table:table-cell table:style-name="TableCell95">
            <text:p text:style-name="P96">DOWN</text:p>
          </table:table-cell>
          <table:table-cell table:style-name="TableCell97">
            <text:p text:style-name="P98">AKAI</text:p>
          </table:table-cell>
          <table:table-cell table:style-name="TableCell99">
            <text:p text:style-name="P100">LEFT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</table:table>
      <text:p text:style-name="P105"/>
      <text:p text:style-name="P106">2.CAUTARE MANUALA (functioneaza pentru TV,SAT,DVD,HOM)</text:p>
      <text:p text:style-name="P107">1.Apasati si tineti apasat o tasta aparat(TV)si tasta CH+.Dupa 5 secunde.Ledul se aprinde.Eliberati ambele taste.Incepe cautarea manuala.La fiecare apasare a tastei CH<text:span text:style-name="T108">+</text:span>,telecomanda va emite alt cod.Cand canalul se schimba incercati si celelalte functii a telecomenzii.Daca totul este ok apasati tasta TV pentru memorare.Daca tineti apasat continuu tasta CH+, cautarea automata se face cu viteza mare.Apasati CH+si CH- pentru a ajusta codul,</text:p>
      <text:p text:style-name="P109">Daca nici o tasta nu e apasata timp de <text:s/>10 secunde,se iese automat din functia cautare</text:p>
      <text:p text:style-name="P110">3.CAUTARE AUTOMATA(functioneaza pentru TV,SAT,DVD,HOM)</text:p>
      <text:p text:style-name="P111">1.Apasati si tineti apasat <text:s/>tasta TV.Dupa 7 secunde se prinde ledul.Eliberati tasta TV si incepe functia de cautare automata.Cand televizorul se stinge apasati tasta TV <text:s/>pentru memorare</text:p>
      <text:p text:style-name="P112">4.INTRODUCERE COD(functioneaza pentru TV,SAT,DVD,HOM)</text:p>
      <text:p text:style-name="P113">1Apasati si tineti apasat tasta TV si <text:s/>tasta POWER.Dupa 3 secunde ledul se aprinde.Eliberati ambele taste 2.Introduceti codul din lista pentru aparatul dorit.Daca codul este corect ledul se stinge.Verificati daca functioneaza la aparat.Daca nu introduceti urmatorul cod din lista</text:p>
      <text:p text:style-name="P114">5.INDICARE COD (functioneaza pentru TV,SAT,DVD,HOM)</text:p>
      <text:p text:style-name="P115">1.Apasati si tineti apasat tasta TV si tasta POWER.Dupa 3 secunde ledul se aprinde.Eliberati ambele taste</text:p>
      <text:p text:style-name="P116">2.Introduceti 990-din tastele telecomenzii.Ledul se aprinde de 2 ori apoi se stinge.</text:p>
      <text:p text:style-name="P117">3.Apasati tastele 1,2,3,4 si numarati de cite ori se aprinde ledul</text:p>
      <text:p text:style-name="P118">Tasta 1 indica prima cifra din cod,tasta 2 a doua cifra,3 a treia si 4 a patra cifra.Daca nu se aprinde, cifra este zero</text:p>
      <text:p text:style-name="P119">6.FUNCTIA INVATARE(functioneaza pentru TV,SAT,DVD,HOM)</text:p>
      <text:p text:style-name="P120">1.Apasati si tineti apasat tasta TV si tasta VOL+.Dupa 5 secunde ledul se aprinde.Eliberati ambele taste.Ledul se stinge.Telecomanda este pregatita pentru invatare</text:p>
      <text:p text:style-name="P121">2.Asezati ambele telecomenzi(cea de copiat si URC1387EL)fata in fata la distanta de 2-4 cm.</text:p>
      <text:p text:style-name="P122">3. Apasati tasta de la telecomanda originala care doriti sa o invatati.Dupa ce receptioneaza senmalul,ledul va palpai.Apasati tasta pe care doriti sa o invatati (la telecomanda URC13.87EL).Ledul se stinge.</text:p>
      <text:p text:style-name="P123">Repetati cu toate tastele care doriti sa le invatati.</text:p>
      <text:p text:style-name="P124">4.Apasati tasta <text:s/>TVsi <text:s/>tastaVOL-.Ledul palpaie de 2 ori,Telecomanda a salvat datale</text:p>
      <text:p text:style-name="P125">Daca in timpul procesului de invatare nici o tasta nu e apasata in timp de 25 secunde –se iese automat,fara salvare</text:p>
      <text:p text:style-name="P126">7.REVENIRE LA SETARILE DE FABRICA(functioneaza pentru TV,SAT,DVD,HOM)</text:p>
      <text:p text:style-name="P127">1.Apasati si tineti apasat tasta TV si tasta <text:s/>POWER.Dupa 3 secunde ledul se aprinde.Eliberati ambele taste si tastati 977.Ledul se va aprinde de 4 ori.Datele de fabrica sint restaurate</text:p>
      <text:p text:style-name="P128">8.BLOCARE SETARI APARAT(functioneaza pentru TV,SAT,DVD,HOM)</text:p>
      <text:p text:style-name="P129">Dupa blocare toate functiile de cautare si introdurece cod sant anulate</text:p>
      <text:p text:style-name="P130">1.Apasati si tineti apasat tasta Tv si tasta POWER.Dupa 3 secunde ledul se aprinde.Eliberati ambele taste.si tastati 9966.Ledul va palpai de 5 ori.Blocarea este activa</text:p>
      <text:p text:style-name="P131">Pentru deblocare apasati si tineti apasat tasta TV si tasta POWER.Dupa 3 secunde ledul se aprinde.Eliberati ambele taste si tastati 9966.Ledul va palpai de 8 ori.Blocarea este dezactivata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o" fo:country="RO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alloonText" style:display-name="Balloon Text" style:family="paragraph" style:parent-style-name="Normal">
      <style:text-properties style:font-name="Segoe UI" style:font-name-asian="Segoe UI" style:font-name-complex="Segoe UI" fo:font-size="9pt" style:font-size-asian="9pt" style:font-size-complex="8pt" fo:hyphenate="false"/>
    </style:style>
    <style:style style:name="NumberingSymbols" style:display-name="Numbering Symbols" style:family="text"/>
    <style:style style:name="BalloonTextChar" style:display-name="Balloon Text Char" style:family="text" style:parent-style-name="DefaultParagraphFont">
      <style:text-properties style:font-name="Segoe UI" style:font-name-asian="Segoe UI" style:font-name-complex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187in" fo:margin-left="0.3125in" fo:margin-bottom="0.7875in" fo:margin-right="0.351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dmin</meta:initial-creator>
    <dc:creator>Admin</dc:creator>
    <meta:creation-date>2025-03-20T12:14:00Z</meta:creation-date>
    <dc:date>2025-03-20T12:14:00Z</dc:date>
    <meta:print-date>2020-11-17T09:48:00Z</meta:print-date>
    <meta:template xlink:href="Normal" xlink:type="simple"/>
    <meta:editing-cycles>2</meta:editing-cycles>
    <meta:editing-duration>PT240S</meta:editing-duration>
    <meta:user-defined meta:name="Info 1"/>
    <meta:user-defined meta:name="Info 2"/>
    <meta:user-defined meta:name="Info 3"/>
    <meta:user-defined meta:name="Info 4"/>
    <meta:document-statistic meta:page-count="1" meta:paragraph-count="7" meta:word-count="563" meta:character-count="3770" meta:row-count="26" meta:non-whitespace-character-count="3214"/>
  </office:meta>
</office:document-meta>
</file>